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P2" style:parent-style-name="Normalny" style:family="paragraph">
      <style:paragraph-properties fo:text-align="center" fo:margin-bottom="0in" fo:line-height="100%"/>
    </style:style>
    <style:style style:name="P3" style:parent-style-name="Normalny" style:family="paragraph">
      <style:paragraph-properties fo:text-align="center" fo:margin-top="0.0694in" fo:margin-bottom="0.0694in" fo:line-height="100%"/>
    </style:style>
    <style:style style:name="T4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P5" style:parent-style-name="Normalny" style:family="paragraph">
      <style:paragraph-properties fo:text-align="center" fo:margin-top="0.0694in" fo:margin-bottom="0.0694in" fo:line-height="100%"/>
    </style:style>
    <style:style style:name="T6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7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T8" style:parent-style-name="Domyślnaczcionkaakapitu" style:family="text">
      <style:text-properties style:font-name="Arial" style:font-name-asian="Times New Roman" style:font-name-complex="Arial" fo:font-weight="bold" style:font-weight-asian="bold" style:font-weight-complex="bold" fo:font-size="12pt" style:font-size-asian="12pt" style:font-size-complex="12pt" style:language-asian="pl" style:country-asian="PL"/>
    </style:style>
    <style:style style:name="P9" style:parent-style-name="Normalny" style:family="paragraph">
      <style:paragraph-properties fo:text-align="justify" fo:text-indent="0.4916in"/>
    </style:style>
    <style:style style:name="P10" style:parent-style-name="Normalny" style:family="paragraph">
      <style:paragraph-properties fo:text-align="justify"/>
    </style:style>
    <style:style style:name="P11" style:parent-style-name="Normalny" style:family="paragraph">
      <style:paragraph-properties fo:text-align="justify"/>
    </style:style>
    <style:style style:name="P12" style:parent-style-name="Normalny" style:family="paragraph">
      <style:paragraph-properties fo:text-align="justify"/>
    </style:style>
    <style:style style:name="P13" style:parent-style-name="Normalny" style:family="paragraph">
      <style:paragraph-properties fo:text-align="justify"/>
    </style:style>
    <style:style style:name="P14" style:parent-style-name="Normalny" style:family="paragraph">
      <style:paragraph-properties fo:text-align="justify"/>
    </style:style>
    <style:style style:name="P15" style:parent-style-name="Normalny" style:family="paragraph">
      <style:paragraph-properties fo:text-align="justify"/>
    </style:style>
    <style:style style:name="P16" style:parent-style-name="Normalny" style:family="paragraph">
      <style:paragraph-properties fo:text-align="justify"/>
    </style:style>
    <style:style style:name="P17" style:parent-style-name="Normalny" style:family="paragraph">
      <style:paragraph-properties fo:text-align="justify"/>
    </style:style>
    <style:style style:name="P18" style:parent-style-name="Normalny" style:family="paragraph">
      <style:paragraph-properties fo:text-align="justify"/>
    </style:style>
    <style:style style:name="P19" style:parent-style-name="Normalny" style:family="paragraph">
      <style:paragraph-properties fo:text-align="justify"/>
    </style:style>
    <style:style style:name="P20" style:parent-style-name="Normalny" style:family="paragraph">
      <style:paragraph-properties fo:text-align="justify"/>
    </style:style>
    <style:style style:name="P21" style:parent-style-name="Normalny" style:family="paragraph">
      <style:paragraph-properties fo:text-align="justify"/>
    </style:style>
    <style:style style:name="P22" style:parent-style-name="Normalny" style:family="paragraph">
      <style:paragraph-properties fo:text-align="justify"/>
    </style:style>
    <style:style style:name="P23" style:parent-style-name="Normalny" style:family="paragraph">
      <style:paragraph-properties fo:text-align="justify"/>
    </style:style>
    <style:style style:name="P24" style:parent-style-name="Normalny" style:family="paragraph">
      <style:paragraph-properties fo:text-align="justify"/>
    </style:style>
    <style:style style:name="P25" style:parent-style-name="Normalny" style:family="paragraph">
      <style:paragraph-properties fo:text-align="justify"/>
    </style:style>
    <style:style style:name="P26" style:parent-style-name="Normalny" style:family="paragraph">
      <style:paragraph-properties fo:text-align="justify"/>
    </style:style>
    <style:style style:name="P27" style:parent-style-name="Normalny" style:family="paragraph">
      <style:paragraph-properties fo:text-align="justify"/>
    </style:style>
    <style:style style:name="P28" style:parent-style-name="Normalny" style:family="paragraph">
      <style:paragraph-properties fo:text-align="justify"/>
    </style:style>
    <style:style style:name="P29" style:parent-style-name="Normalny" style:family="paragraph">
      <style:paragraph-properties fo:text-align="justify"/>
    </style:style>
    <style:style style:name="P30" style:parent-style-name="Normalny" style:family="paragraph">
      <style:paragraph-properties fo:text-align="justify"/>
    </style:style>
    <style:style style:name="P31" style:parent-style-name="Normalny" style:family="paragraph">
      <style:paragraph-properties fo:text-align="justify"/>
    </style:style>
    <style:style style:name="P32" style:parent-style-name="Normalny" style:family="paragraph">
      <style:paragraph-properties fo:text-align="justify" fo:text-indent="0.4916in"/>
    </style:style>
    <style:style style:name="P33" style:parent-style-name="Normalny" style:family="paragraph">
      <style:paragraph-properties fo:text-align="justify"/>
    </style:style>
    <style:style style:name="P34" style:parent-style-name="Normalny" style:family="paragraph">
      <style:paragraph-properties fo:text-align="justify"/>
    </style:style>
    <style:style style:name="P35" style:parent-style-name="Normalny" style:family="paragraph">
      <style:paragraph-properties fo:text-align="justify"/>
    </style:style>
    <style:style style:name="P36" style:parent-style-name="Normalny" style:family="paragraph">
      <style:paragraph-properties fo:text-align="justify"/>
    </style:style>
    <style:style style:name="P37" style:parent-style-name="Normalny" style:family="paragraph">
      <style:paragraph-properties fo:text-align="justify"/>
    </style:style>
    <style:style style:name="P38" style:parent-style-name="Normalny" style:family="paragraph">
      <style:paragraph-properties fo:text-align="justify"/>
    </style:style>
    <style:style style:name="P39" style:parent-style-name="Normalny" style:family="paragraph">
      <style:paragraph-properties fo:text-align="justify"/>
    </style:style>
    <style:style style:name="P40" style:parent-style-name="Normalny" style:family="paragraph">
      <style:paragraph-properties fo:text-align="justify"/>
    </style:style>
    <style:style style:name="P41" style:parent-style-name="Normalny" style:family="paragraph">
      <style:paragraph-properties fo:text-align="justify"/>
    </style:style>
    <style:style style:name="P42" style:parent-style-name="Normalny" style:family="paragraph">
      <style:paragraph-properties fo:text-align="justify"/>
    </style:style>
    <style:style style:name="P43" style:parent-style-name="Normalny" style:family="paragraph">
      <style:paragraph-properties fo:text-align="justify"/>
    </style:style>
    <style:style style:name="P44" style:parent-style-name="Normalny" style:family="paragraph">
      <style:paragraph-properties fo:text-align="justify"/>
    </style:style>
    <style:style style:name="P45" style:parent-style-name="Normalny" style:family="paragraph">
      <style:paragraph-properties fo:text-align="justify"/>
    </style:style>
    <style:style style:name="P46" style:parent-style-name="Normalny" style:family="paragraph">
      <style:paragraph-properties fo:text-align="justify"/>
    </style:style>
    <style:style style:name="P47" style:parent-style-name="Normalny" style:family="paragraph">
      <style:paragraph-properties fo:text-align="justify"/>
    </style:style>
    <style:style style:name="P48" style:parent-style-name="Normalny" style:family="paragraph">
      <style:paragraph-properties fo:text-align="justify"/>
    </style:style>
    <style:style style:name="P49" style:parent-style-name="Normalny" style:family="paragraph">
      <style:paragraph-properties fo:text-align="justify"/>
    </style:style>
    <style:style style:name="P50" style:parent-style-name="Normalny" style:family="paragraph">
      <style:paragraph-properties fo:text-align="justify"/>
    </style:style>
    <style:style style:name="P51" style:parent-style-name="Normalny" style:family="paragraph">
      <style:paragraph-properties fo:text-align="justify"/>
    </style:style>
    <style:style style:name="P52" style:parent-style-name="Normalny" style:family="paragraph">
      <style:paragraph-properties fo:text-align="justify"/>
    </style:style>
    <style:style style:name="P53" style:parent-style-name="Normalny" style:family="paragraph">
      <style:paragraph-properties fo:text-align="justify"/>
    </style:style>
    <style:style style:name="P54" style:parent-style-name="Normalny" style:family="paragraph">
      <style:paragraph-properties fo:text-align="justify"/>
    </style:style>
    <style:style style:name="P55" style:parent-style-name="Normalny" style:family="paragraph">
      <style:paragraph-properties fo:text-align="justify"/>
    </style:style>
    <style:style style:name="P56" style:parent-style-name="Normalny" style:family="paragraph">
      <style:paragraph-properties fo:text-align="justify"/>
    </style:style>
    <style:style style:name="P57" style:parent-style-name="Normalny" style:family="paragraph">
      <style:paragraph-properties fo:text-align="justify"/>
    </style:style>
    <style:style style:name="P58" style:parent-style-name="Normalny" style:family="paragraph">
      <style:paragraph-properties fo:text-align="justify"/>
    </style:style>
    <style:style style:name="P59" style:parent-style-name="Normalny" style:family="paragraph">
      <style:paragraph-properties fo:text-align="justify"/>
    </style:style>
    <style:style style:name="P60" style:parent-style-name="Normalny" style:family="paragraph">
      <style:paragraph-properties fo:text-align="justify"/>
    </style:style>
    <style:style style:name="P61" style:parent-style-name="Normalny" style:family="paragraph">
      <style:paragraph-properties fo:text-align="justify"/>
    </style:style>
    <style:style style:name="P62" style:parent-style-name="Normalny" style:family="paragraph">
      <style:paragraph-properties fo:text-align="justify"/>
    </style:style>
    <style:style style:name="P63" style:parent-style-name="Normalny" style:family="paragraph">
      <style:paragraph-properties fo:text-align="justify"/>
    </style:style>
    <style:style style:name="P64" style:parent-style-name="Normalny" style:family="paragraph">
      <style:paragraph-properties fo:text-align="justify"/>
    </style:style>
    <style:style style:name="P65" style:parent-style-name="Normalny" style:family="paragraph">
      <style:paragraph-properties fo:text-align="justify"/>
    </style:style>
    <style:style style:name="P66" style:parent-style-name="Normalny" style:family="paragraph">
      <style:paragraph-properties fo:text-align="justify"/>
    </style:style>
    <style:style style:name="P67" style:parent-style-name="Normalny" style:family="paragraph">
      <style:paragraph-properties fo:text-align="justify"/>
    </style:style>
    <style:style style:name="P68" style:parent-style-name="Normalny" style:family="paragraph">
      <style:paragraph-properties fo:text-align="justify"/>
    </style:style>
    <style:style style:name="P69" style:parent-style-name="Normalny" style:family="paragraph">
      <style:paragraph-properties fo:text-align="justify"/>
    </style:style>
    <style:style style:name="P70" style:parent-style-name="Normalny" style:family="paragraph">
      <style:paragraph-properties fo:text-align="justify"/>
    </style:style>
    <style:style style:name="P71" style:parent-style-name="Normalny" style:family="paragraph">
      <style:paragraph-properties fo:text-align="justify"/>
    </style:style>
    <style:style style:name="P72" style:parent-style-name="Normalny" style:family="paragraph">
      <style:paragraph-properties fo:text-align="justify"/>
    </style:style>
    <style:style style:name="P73" style:parent-style-name="Normalny" style:family="paragraph">
      <style:text-properties fo:font-weight="bold" style:font-weight-asian="bold" style:font-weight-complex="bold"/>
    </style:style>
    <style:style style:name="P74" style:parent-style-name="Normalny" style:family="paragraph">
      <style:paragraph-properties fo:text-align="end"/>
    </style:style>
  </office:automatic-styles>
  <office:body>
    <office:text text:use-soft-page-breaks="true">
      <text:p text:style-name="P1">KK Jasińscy Centrum Stomatologiczne <text:s text:c="60"/>02.09.2022r., Sędziszów Młp.</text:p>
      <text:p text:style-name="Normalny">39-120 Sędziszów Młp.<text:s/></text:p>
      <text:p text:style-name="Normalny">Ul. Piłsudskiego 32</text:p>
      <text:p text:style-name="Normalny"/>
      <text:p text:style-name="P2"><text:a xlink:href="https://www.google.pl/search?sxsrf=ALiCzsbORVNST1G3xji1SCQ9sr4tUDpsQw:1662712365376&amp;q=Szko%C5%82a+Podstawowa+nr+2+im.+Kr%C3%B3lowej+Jadwigi+w+D%C4%99bicy&amp;ludocid=7378142454634327785&amp;gsas=1&amp;lsig=AB86z5VGoW8s_p8d2XvVWx3KWyQS&amp;sa=X&amp;ved=2ahUKEwiRk5ufpof6AhVGs4sKHTrpAUkQoAJ6BAgTEAc" office:target-frame-name="_top" xlink:show="replace"/></text:p>
      <text:h text:style-name="P3" text:outline-level="5"><text:span text:style-name="T4">Szkoła Podstawowa nr 2 im. Królowej Jadwigi w Dębicy</text:span><text:bookmark-start text:name="_Hlt113612061"/><text:bookmark-start text:name="_Hlt113612062"/><text:bookmark-start text:name="_Hlt113612068"/><text:bookmark-start text:name="_Hlt113612069"/><text:bookmark-end text:name="_Hlt113612061"/><text:bookmark-end text:name="_Hlt113612062"/><text:bookmark-end text:name="_Hlt113612068"/><text:bookmark-end text:name="_Hlt113612069"/></text:h>
      <text:h text:style-name="P5" text:outline-level="5"><text:span text:style-name="T6">39-200 Dębica <text:s text:c="4"/>ul.</text:span><text:span text:style-name="T7"><text:s/></text:span><text:span text:style-name="T8">Ogrodowa 22</text:span></text:h>
      <text:p text:style-name="Normalny"/>
      <text:p text:style-name="P9">Uprzejmie proszę o podjęcie współpracy w zakresie realizacji opieki zdrowotnej nad</text:p>
      <text:p text:style-name="P10">uczniami, niezbędnej do zapewnienia warunków organizacyjnych do udzielania świadczeń</text:p>
      <text:p text:style-name="P11">gwarantowanych w ustawie z dnia 12 kwietnia 2019 r. o opiece zdrowotnej nad uczniami przez</text:p>
      <text:p text:style-name="P12">KK Jasińscy Centrum Stomatologiczne. W świetle art. 4 ww. ustawy podmiotami</text:p>
      <text:p text:style-name="P13">zapewniającymi warunki organizacyjne opieki zdrowotnej nad uczniami są dyrektor szkoły i</text:p>
      <text:p text:style-name="P14">organ prowadzący szkołę, a w myśl art. 11 przywołanej ustawy dyrektor szkoły w celu</text:p>
      <text:p text:style-name="P15">zapewnienia warunków organizacyjnych opieki zdrowotnej nad uczniami współpracuje z: 1)</text:p>
      <text:p text:style-name="P16">podmiotami sprawującymi opiekę zdrowotną nad uczniami.</text:p>
      <text:p text:style-name="P17">Zgodnie z art. 68 ust. 1 pkt 11 ustawy z dnia z dnia 14 grudnia 2016 r. Prawo oświatowe</text:p>
      <text:p text:style-name="P18">dyrektor współpracuje z pielęgniarką albo higienistką szkolną, lekarzem</text:p>
      <text:p text:style-name="P19">i lekarzem dentystą, sprawującymi profilaktyczną opiekę zdrowotną nad dziećmi i młodzieżą,</text:p>
      <text:p text:style-name="P20">w tym udostępnia imię, nazwisko i numer PESEL ucznia celem właściwej realizacji tej opieki.</text:p>
      <text:p text:style-name="P21">Na podstawie art. 6 ust. 1 lit. c rozporządzenia Parlamentu Europejskiego i Rady (UE)</text:p>
      <text:p text:style-name="P22">nr 2016/679 z 27.04.2016 r. w sprawie ochrony osób fizycznych w związku z przetwarzaniem</text:p>
      <text:p text:style-name="P23">danych osobowych i w sprawie swobodnego przepływu takich danych oraz uchylenia</text:p>
      <text:p text:style-name="P24">dyrektywy 95/46/WE (ogólne rozporządzenie o ochronie danych) (Dz.Urz. UE L z 2016 r. 119,</text:p>
      <text:p text:style-name="P25">s. 1 ze zm.) w zw. z art. 68 ust. 1 pkt 11 ustawy Prawo oświatowe, zwracam się</text:p>
      <text:p text:style-name="P26">o udostępnienie danych osobowych uczniów: imię i nazwisko, PESEL, klasa w celu realizacji</text:p>
      <text:p text:style-name="P27">obowiązków wynikających z ustawy z dnia 12 kwietnia 2019 r. o opiece zdrowotnej nad</text:p>
      <text:p text:style-name="P28">uczniami. w tym prowadzenia dokumentacji medycznej zgodnie z przepisami ustawy z dnia 6</text:p>
      <text:p text:style-name="P29">listopada 2008 r. o prawach pacjenta i Rzeczniku Praw Pacjenta (Dz. U. z 2008 r. poz. 1127)</text:p>
      <text:p text:style-name="P30">oraz z zachowaniem wymagań wynikających z RODO.</text:p>
      <text:p text:style-name="P31"/>
      <text:p text:style-name="P32">Proszę też o przekazanie rodzicom i pełnoletnim uczniom informacji o zakresie opieki</text:p>
      <text:p text:style-name="P33">zdrowotnej oraz o prawie do wyrażenia sprzeciwu w sprawie objęcia ucznia profilaktyczną</text:p>
      <text:p text:style-name="P34">opieką zdrowotną oraz opieką stomatologiczną - sprzeciw kierowany jest w formie pisemnej</text:p>
      <text:p text:style-name="P35">do świadczeniodawcy (art. 7 ust. 3 ustawy o opiece zdrowotnej nad uczniami), umieszczenie</text:p>
      <text:p text:style-name="P36">ww. informacji w miejscu ogólnie dostępnym w szkole (art. 7 ust. 3 u.o.z.u.), a także o</text:p>
      <text:p text:style-name="P37">zgromadzenie pisemnych zgód rodziców na zapewnienie opieki stomatologicznej w zakresie</text:p>
      <text:p text:style-name="P38">świadczeń ogólnostomatologicznych w szkole (art. 7 ust. 4 u.o.z.u.). Informację oraz wzory</text:p>
      <text:p text:style-name="P39">przekazuję w załączeniu.</text:p>
      <text:p text:style-name="P40">Na podstawie art. 3 ust. 2, art. 6 ust. 2, art. 7 ust. 1 – 4 i art. 9 ustawy z 1 kwietnia 2019</text:p>
      <text:p text:style-name="P41">r. o opiece zdrowotnej nad uczniami (Dz.U. z 2019 r. poz. 1078) – dalej u.o.z.u., opiekę</text:p>
      <text:p text:style-name="P42">stomatologiczną nad uczniami sprawuje lekarz dentysta w miejscu określonym w umowie o</text:p>
      <text:p text:style-name="P43">udzielanie świadczeń opieki zdrowotnej. Podmiot wykonujący świadczenia stomatologiczne w</text:p>
      <text:p text:style-name="P44">tym zakresie wykonuje własne zadania określone obowiązującymi przepisami, a przy ich</text:p>
      <text:p text:style-name="P45">realizacji ma obowiązek przestrzegania praw pacjenta i zachowania tajemnicy oraz świadczenia</text:p>
      <text:p text:style-name="P46">realizuje na podstawie zgody (ewentualnie braku sprzeciwu) rodziców niepełnoletnich uczniów</text:p>
      <text:p text:style-name="P47">lub pełnoletnich uczniów. Przykładowo zgodnie z art. 188 ust. 4 ustawy z 27.08.2004 r. o</text:p>
      <text:p text:style-name="P48">świadczeniach opieki zdrowotnej finansowanych ze środków publicznych (Dz.U. z 2019 r. poz.</text:p>
      <text:p text:style-name="P49">1373) oraz art. 25 ustawy z 6.11.2008 r. o prawach pacjenta i Rzeczniku Praw Pacjenta (Dz.U.</text:p>
      <text:p text:style-name="P50">z 2019 r. poz. 1727) dokumentacja medyczna uczniów prowadzona w związku z realizowaniem</text:p>
      <text:p text:style-name="P51">świadczeń stomatologicznych obejmuje ich dane osobowe, w tym m.in. imię, nazwisko i numer</text:p>
      <text:p text:style-name="P52">PESEL. Z kolei organ prowadzący zgodnie z art. 12 ust. 2 i ust. 3 w zw. z art. 4 pkt 2 u.o.z.u.</text:p>
      <text:p text:style-name="P53">zapewnia jedynie organizacyjne warunki wykonywania świadczeń przez lekarza dentystę, zaś</text:p>
      <text:p text:style-name="P54">gdy w szkole nie ma gabinetu stomatologicznego – zawiera porozumienie z podmiotem</text:p>
      <text:p text:style-name="P55">wykonującym działalność leczniczą udzielającym świadczeń zdrowotnych z zakresu leczenia</text:p>
      <text:p text:style-name="P56">stomatologicznego dla dzieci i młodzieży finansowanych ze środków publicznych, w którym</text:p>
      <text:p text:style-name="P57">określa się sposób organizacji udzielania świadczeń.</text:p>
      <text:p text:style-name="P58">Z powołanych regulacji wynika, że administratorem danych osobowych uczniów</text:p>
      <text:p text:style-name="P59">korzystających ze świadczeń w gabinecie stomatologicznym i ich opiekunów w zakresie opieki</text:p>
      <text:p text:style-name="P60">zdrowotnej nad uczniami, jest ten podmiot leczniczy, który wykonuje własne zadania określone</text:p>
      <text:p text:style-name="P61">obowiązującymi przepisami – art. 4 pkt 7 rozporządzenia Parlamentu Europejskiego i Rady</text:p>
      <text:soft-page-break/>
      <text:p text:style-name="P62">(UE) nr 2016/679 z 27.04.2016 r. w sprawie ochrony osób fizycznych w związku</text:p>
      <text:p text:style-name="P63">z przetwarzaniem danych osobowych i w sprawie swobodnego przepływu takich danych oraz</text:p>
      <text:p text:style-name="P64">uchylenia dyrektywy 95/46/WE (ogólne rozporządzenie o ochronie danych) (Dz.Urz. UE L z</text:p>
      <text:p text:style-name="P65">2016 r. 119, s. 1 ze zm.) – dalej RODO. W związku z tym podmiot ten nie zawiera z</text:p>
      <text:p text:style-name="P66">pełnoletnimi uczniami lub opiekunami niepełnoletnich uczniów, ani też ze szkołami lub z</text:p>
      <text:p text:style-name="P67">organem prowadzącym przekazującymi dane osobowe uczniów szkoły lub szkół objętych</text:p>
      <text:p text:style-name="P68">porozumieniem umowy, która jest wymieniona w art. 28 ust. 3 RODO i miałaby dotyczyć</text:p>
      <text:p text:style-name="P69">powierzenia przetwarzania danych osobowych pacjentów ze szkół lub ich opiekunów,</text:p>
      <text:p text:style-name="P70">ponieważ żadna z ww. osób i podmiotów nie powierza podmiotowi leczniczemu przetwarzania</text:p>
      <text:p text:style-name="P71">danych osobowych w rozumieniu art. 4 pkt 8 RODO.</text:p>
      <text:p text:style-name="P72"/>
      <text:p text:style-name="Normalny"/>
      <text:p text:style-name="P73">Załączniki</text:p>
      <text:p text:style-name="Normalny">-Informacja o objęciu opieką stomatologiczną</text:p>
      <text:p text:style-name="Normalny">-wzór sprzeciwu</text:p>
      <text:p text:style-name="Normalny">-wzór zgody</text:p>
      <text:p text:style-name="Normalny"/>
      <text:p text:style-name="Normalny"/>
      <text:p text:style-name="Normalny"/>
      <text:p text:style-name="P74">Z poważaniem</text:p>
      <text:p text:style-name="Normalny"/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lrzxr" style:display-name="lrzxr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7233</meta:initial-creator>
    <dc:creator>7233</dc:creator>
    <meta:creation-date>2022-09-09T08:31:00Z</meta:creation-date>
    <dc:date>2022-09-09T09:35:00Z</dc:date>
    <meta:print-date>2022-09-09T09:17:00Z</meta:print-date>
    <meta:template xlink:href="Normal" xlink:type="simple"/>
    <meta:editing-cycles>1</meta:editing-cycles>
    <meta:editing-duration>PT1200S</meta:editing-duration>
    <meta:document-statistic meta:page-count="3" meta:paragraph-count="11" meta:word-count="834" meta:character-count="5833" meta:row-count="41" meta:non-whitespace-character-count="5010"/>
  </office:meta>
</office:document-meta>
</file>